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2A000000205F3DB3E5.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Normale" style:font-family-generic="swiss" style:font-pitch="variable"/>
    <style:font-face style:name="Courier New" svg:font-family="'Courier New'"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office:font-face-decls>
  <office:automatic-styles>
    <style:style style:name="P1" style:family="paragraph" style:parent-style-name="Standard" style:master-page-name="Standard">
      <style:paragraph-properties fo:text-align="center" style:justify-single-word="false" style:page-number="auto"/>
      <style:text-properties style:font-name="Arial" fo:font-size="16pt" fo:language="it" fo:country="IT" style:font-size-asian="16pt" style:font-name-complex="Arial"/>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style:text-properties style:font-name="Arial" fo:font-size="16pt" fo:language="it" fo:country="IT" style:font-size-asian="16pt" style:language-asian="it" style:country-asian="IT" style:font-name-complex="Arial"/>
    </style:style>
    <style:style style:name="P4" style:family="paragraph" style:parent-style-name="Standard">
      <style:paragraph-properties fo:text-align="center" style:justify-single-word="false">
        <style:tab-stops/>
      </style:paragraph-properties>
      <style:text-properties style:font-name="Arial" fo:font-size="16pt" fo:language="it" fo:country="IT" style:font-size-asian="16pt" style:language-asian="it" style:country-asian="IT" style:font-name-complex="Arial"/>
    </style:style>
    <style:style style:name="P5" style:family="paragraph" style:parent-style-name="Header">
      <style:paragraph-properties>
        <style:tab-stops/>
      </style:paragraph-properties>
      <style:text-properties style:font-name="Arial" fo:language="it" fo:country="IT" style:font-name-complex="Arial"/>
    </style:style>
    <style:style style:name="P6" style:family="paragraph" style:parent-style-name="Header">
      <style:paragraph-properties>
        <style:tab-stops/>
      </style:paragraph-properties>
    </style:style>
    <style:style style:name="P7" style:family="paragraph" style:parent-style-name="Standard">
      <style:text-properties style:font-name="Arial" fo:language="it" fo:country="IT" style:font-name-complex="Arial"/>
    </style:style>
    <style:style style:name="P8" style:family="paragraph" style:parent-style-name="Standard">
      <style:paragraph-properties fo:text-align="center" style:justify-single-word="false"/>
      <style:text-properties style:font-name="Arial" fo:language="it" fo:country="IT" style:font-name-complex="Arial"/>
    </style:style>
    <style:style style:name="P9" style:family="paragraph" style:parent-style-name="Heading_20_2" style:master-page-name="">
      <style:paragraph-properties fo:margin-left="1.9cm" fo:margin-right="0cm" fo:margin-top="0cm" fo:margin-bottom="0cm" style:contextual-spacing="false" fo:text-align="justify" style:justify-single-word="false" fo:orphans="2" fo:widows="2" fo:text-indent="-1.9cm" style:auto-text-indent="false" style:page-number="auto" fo:keep-with-next="always" style:writing-mode="lr-tb">
        <style:tab-stops>
          <style:tab-stop style:position="1.896cm"/>
        </style:tab-stops>
      </style:paragraph-properties>
    </style:style>
    <style:style style:name="P10" style:family="paragraph" style:parent-style-name="Standard">
      <style:paragraph-properties fo:margin-left="1cm" fo:margin-right="0cm" fo:text-indent="-1cm" style:auto-text-indent="false"/>
      <style:text-properties style:font-name="Arial" fo:language="it" fo:country="IT" fo:font-weight="bold" style:font-weight-asian="bold" style:font-name-complex="Arial"/>
    </style:style>
    <style:style style:name="P11" style:family="paragraph" style:parent-style-name="Normale_20__28_Web_29_" style:master-page-name="">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page-number="auto"/>
      <style:text-properties fo:color="#000000" loext:opacity="100%" style:font-name="Arial" fo:font-size="11pt" fo:language="it" fo:country="IT" officeooo:paragraph-rsid="001fcfd1"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12" style:family="paragraph" style:parent-style-name="Normale_20__28_Web_29_">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text-properties style:font-name="Arial" fo:font-size="11pt" fo:language="it" fo:country="IT" officeooo:paragraph-rsid="001fcfd1"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13" style:family="paragraph" style:parent-style-name="Normale_20__28_Web_29_">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text-properties fo:color="#000000" loext:opacity="100%" style:font-name="Arial" fo:font-size="11pt" fo:language="it" fo:country="IT" officeooo:paragraph-rsid="001fcfd1"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14" style:family="paragraph" style:parent-style-name="Normale_20__28_Web_29_" style:master-page-name="">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page-number="auto"/>
      <style:text-properties fo:color="#000000" loext:opacity="100%" style:font-name="Arial" fo:font-size="11pt" fo:language="it" fo:country="IT" officeooo:paragraph-rsid="001fcfd1" fo:background-color="#ffffff"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15" style:family="paragraph" style:parent-style-name="Normale_20__28_Web_29_" style:master-page-name="">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page-number="auto"/>
      <style:text-properties style:font-name="Arial" fo:font-size="11pt" fo:language="it" fo:country="IT" officeooo:paragraph-rsid="001fcfd1"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16" style:family="paragraph" style:parent-style-name="Normale_20__28_Web_29_">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text-properties fo:color="#000000" loext:opacity="100%" style:font-name="Arial" fo:font-size="11pt" fo:language="it" fo:country="IT" officeooo:rsid="00304c65" officeooo:paragraph-rsid="001fcfd1"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17" style:family="paragraph" style:parent-style-name="Normale_20__28_Web_29_" style:master-page-name="">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page-number="auto"/>
      <style:text-properties style:font-name="Arial" fo:font-size="11pt" fo:language="it" fo:country="IT" officeooo:paragraph-rsid="0029b6d6" fo:background-color="#ffffff"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18" style:family="paragraph" style:parent-style-name="Normale_20__28_Web_29_" style:master-page-name="">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page-number="auto"/>
      <style:text-properties style:font-name="Arial" fo:font-size="11pt" fo:language="it" fo:country="IT" officeooo:rsid="00289c9c" officeooo:paragraph-rsid="0029b6d6" fo:background-color="transparent"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19" style:family="paragraph" style:parent-style-name="Normale_20__28_Web_29_">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text-properties style:font-name="Arial" fo:font-size="11pt" fo:language="it" fo:country="IT" officeooo:rsid="0029b6d6" officeooo:paragraph-rsid="0029b6d6" fo:background-color="transparent"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20" style:family="paragraph" style:parent-style-name="Normale_20__28_Web_29_">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text-properties style:font-name="Arial" fo:font-size="11pt" fo:language="it" fo:country="IT" officeooo:rsid="0026fb3c" officeooo:paragraph-rsid="002b16a9" fo:background-color="transparent"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21" style:family="paragraph" style:parent-style-name="Normale_20__28_Web_29_">
      <loext:graphic-properties draw:fill-hatch-name="hatch"/>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text-properties style:font-name="Arial" fo:font-size="11pt" fo:language="it" fo:country="IT" officeooo:paragraph-rsid="001fcfd1"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2" style:family="paragraph" style:parent-style-name="Normale_20__28_Web_29_" style:master-page-name="">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page-number="auto"/>
      <style:text-properties fo:font-size="11pt" officeooo:paragraph-rsid="001fcfd1"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3" style:family="paragraph" style:parent-style-name="Normale_20__28_Web_29_">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text-properties style:font-name="Arial" fo:font-size="11pt" fo:language="it" fo:country="IT" officeooo:paragraph-rsid="001fcfd1"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24" style:family="paragraph" style:parent-style-name="Normale_20__28_Web_29_">
      <style:paragraph-properties fo:margin-left="0cm" fo:margin-right="0cm" fo:margin-top="0.199cm" fo:margin-bottom="0.199cm" style:contextual-spacing="false" fo:text-align="justify" style:justify-single-word="false" fo:hyphenation-ladder-count="no-limit" fo:hyphenation-keep="auto" loext:hyphenation-keep-type="column" fo:text-indent="1.27cm" style:auto-text-indent="false"/>
      <style:text-properties fo:color="#000000" loext:opacity="100%" style:font-name="Arial" fo:font-size="11pt" fo:language="it" fo:country="IT" officeooo:rsid="002e6f94" officeooo:paragraph-rsid="002e6f94" style:font-size-asian="11pt" style:font-name-complex="Arial" style:font-size-complex="11pt"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style:master-page-name="">
      <style:paragraph-properties fo:margin-top="0.3cm" fo:margin-bottom="0cm" style:contextual-spacing="false" fo:text-align="center" style:justify-single-word="false" style:page-number="auto"/>
      <style:text-properties fo:color="#000000" loext:opacity="100%" style:font-name="Arial" fo:font-size="11pt" officeooo:paragraph-rsid="0012fbb1" style:font-size-asian="11pt" style:font-name-complex="Arial" style:font-size-complex="11pt"/>
    </style:style>
    <style:style style:name="P26" style:family="paragraph" style:parent-style-name="Standard">
      <style:paragraph-properties fo:margin-top="0cm" fo:margin-bottom="0cm" style:contextual-spacing="false" fo:text-align="center" style:justify-single-word="false"/>
      <style:text-properties fo:color="#000000" loext:opacity="100%" style:font-name="Arial" fo:font-size="11pt" fo:language="it" fo:country="IT" officeooo:rsid="001629c9" officeooo:paragraph-rsid="0012fbb1" style:font-size-asian="11pt" style:font-name-complex="Arial" style:font-size-complex="11pt"/>
    </style:style>
    <style:style style:name="P27" style:family="paragraph" style:parent-style-name="Standard">
      <style:paragraph-properties fo:margin-left="0cm" fo:margin-right="0cm" fo:margin-top="0.3cm" fo:margin-bottom="0.199cm" style:contextual-spacing="false" fo:text-align="justify" style:justify-single-word="false" fo:text-indent="1.27cm" style:auto-text-indent="false"/>
      <style:text-properties fo:font-size="11pt" fo:language="it" fo:country="IT" officeooo:paragraph-rsid="001fcfd1" style:font-size-asian="11pt" style:font-size-complex="11pt"/>
    </style:style>
    <style:style style:name="P28" style:family="paragraph" style:parent-style-name="Standard">
      <style:paragraph-properties fo:margin-left="0cm" fo:margin-right="0cm" fo:margin-top="0.199cm" fo:margin-bottom="0.199cm" style:contextual-spacing="false" fo:text-align="justify" style:justify-single-word="false" fo:text-indent="1.27cm" style:auto-text-indent="false"/>
      <style:text-properties fo:font-size="11pt" fo:language="it" fo:country="IT" officeooo:paragraph-rsid="0012fbb1" style:font-size-asian="11pt" style:font-size-complex="11pt"/>
    </style:style>
    <style:style style:name="P29" style:family="paragraph" style:parent-style-name="Standard">
      <style:paragraph-properties fo:margin-left="0cm" fo:margin-right="0cm" fo:margin-top="0.199cm" fo:margin-bottom="0.199cm" style:contextual-spacing="false" fo:text-align="justify" style:justify-single-word="false" fo:orphans="2" fo:widows="2" fo:text-indent="1.27cm" style:auto-text-indent="false" style:writing-mode="lr-tb"/>
      <style:text-properties style:use-window-font-color="true" loext:opacity="0%" style:font-name="Arial" fo:font-size="11pt" fo:language="it" fo:country="IT" officeooo:paragraph-rsid="0012fbb1" style:font-size-asian="11pt" style:font-size-complex="11pt"/>
    </style:style>
    <style:style style:name="P30" style:family="paragraph" style:parent-style-name="Normale_20__28_Web_29_" style:list-style-name="L1" style:master-page-name="">
      <loext:graphic-properties draw:fill="none"/>
      <style:paragraph-properties fo:margin-left="0.499cm" fo:margin-right="0cm" fo:margin-top="0.199cm" fo:margin-bottom="0.199cm" style:contextual-spacing="false" fo:text-align="justify" style:justify-single-word="false" fo:orphans="2" fo:widows="2" fo:hyphenation-ladder-count="no-limit" fo:hyphenation-keep="auto" loext:hyphenation-keep-type="column" fo:text-indent="-0.499cm" style:auto-text-indent="false" style:page-number="auto" fo:background-color="transparent" style:writing-mode="lr-tb">
        <style:tab-stops>
          <style:tab-stop style:position="0.499cm"/>
        </style:tab-stops>
      </style:paragraph-properties>
      <style:text-properties fo:font-size="11pt" officeooo:paragraph-rsid="0029d85a"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31" style:family="paragraph" style:parent-style-name="Normale_20__28_Web_29_" style:list-style-name="L1">
      <loext:graphic-properties draw:fill="none"/>
      <style:paragraph-properties fo:margin-left="0.499cm" fo:margin-right="0cm" fo:margin-top="0.199cm" fo:margin-bottom="0.199cm" style:contextual-spacing="false" fo:text-align="justify" style:justify-single-word="false" fo:orphans="2" fo:widows="2" fo:hyphenation-ladder-count="no-limit" fo:hyphenation-keep="auto" loext:hyphenation-keep-type="column" fo:text-indent="-0.499cm" style:auto-text-indent="false" fo:background-color="transparent" style:writing-mode="lr-tb">
        <style:tab-stops>
          <style:tab-stop style:position="0.499cm"/>
        </style:tab-stops>
      </style:paragraph-properties>
      <style:text-properties fo:color="#000000" loext:opacity="100%" style:font-name="Arial" fo:font-size="11pt" fo:language="it" fo:country="IT" officeooo:paragraph-rsid="001fcfd1" style:font-name-asian="Times New Roman" style:font-size-asian="11pt" style:font-name-complex="Arial" style:font-size-complex="11pt" style:language-complex="ar" style:country-complex="SA" fo:hyphenate="true" fo:hyphenation-remain-char-count="2" fo:hyphenation-push-char-count="2" loext:hyphenation-no-caps="false" loext:hyphenation-no-last-word="false" loext:hyphenation-word-char-count="no-limit" loext:hyphenation-zone="no-limit"/>
    </style:style>
    <style:style style:name="P32" style:family="paragraph" style:parent-style-name="Normale_20__28_Web_29_" style:list-style-name="L2" style:master-page-name="">
      <loext:graphic-properties draw:fill="none"/>
      <style:paragraph-properties fo:margin-top="0.199cm" fo:margin-bottom="0.199cm" style:contextual-spacing="false" fo:text-align="justify" style:justify-single-word="false" fo:orphans="2" fo:widows="2" fo:hyphenation-ladder-count="no-limit" fo:hyphenation-keep="auto" loext:hyphenation-keep-type="column" style:page-number="auto" fo:background-color="transparent" style:writing-mode="lr-tb">
        <style:tab-stops>
          <style:tab-stop style:position="0.993cm"/>
        </style:tab-stops>
      </style:paragraph-properties>
      <style:text-properties fo:color="#000000" loext:opacity="100%" style:font-name="Arial" fo:font-size="11pt" fo:language="it" fo:country="IT" officeooo:paragraph-rsid="001fcfd1" style:font-name-asian="Times New Roman" style:font-size-asian="11pt" style:font-name-complex="Arial"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3" style:family="paragraph" style:parent-style-name="Normale_20__28_Web_29_" style:list-style-name="L2">
      <loext:graphic-properties draw:fill="none"/>
      <style:paragraph-properties fo:margin-top="0.199cm" fo:margin-bottom="0.199cm" style:contextual-spacing="false" fo:text-align="justify" style:justify-single-word="false" fo:orphans="2" fo:widows="2" fo:hyphenation-ladder-count="no-limit" fo:hyphenation-keep="auto" loext:hyphenation-keep-type="column" fo:background-color="transparent" style:writing-mode="lr-tb">
        <style:tab-stops>
          <style:tab-stop style:position="0.993cm"/>
        </style:tab-stops>
      </style:paragraph-properties>
      <style:text-properties fo:color="#000000" loext:opacity="100%" style:font-name="Arial" fo:font-size="11pt" fo:language="it" fo:country="IT" officeooo:paragraph-rsid="001fcfd1" style:font-name-asian="Times New Roman" style:font-size-asian="11pt" style:font-name-complex="Arial"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4" style:family="paragraph" style:parent-style-name="Standard" style:list-style-name="L1" style:master-page-name="">
      <loext:graphic-properties draw:fill="none" draw:fill-gradient-name="gradient" draw:fill-hatch-name="hatch"/>
      <style:paragraph-properties fo:margin-left="0.499cm" fo:margin-right="0cm" fo:margin-top="0.199cm" fo:margin-bottom="0.199cm" style:contextual-spacing="false" fo:text-align="justify" style:justify-single-word="false" fo:orphans="2" fo:widows="2" fo:text-indent="-0.499cm" style:auto-text-indent="false" style:page-number="auto" fo:background-color="transparent" style:writing-mode="lr-tb">
        <style:tab-stops>
          <style:tab-stop style:position="0.499cm"/>
        </style:tab-stops>
      </style:paragraph-properties>
      <style:text-properties fo:color="#000000" loext:opacity="100%" style:font-name="Arial" fo:font-size="11pt" fo:language="it" fo:country="IT" officeooo:rsid="001d3684" officeooo:paragraph-rsid="001fcfd1" style:font-name-asian="Times New Roman" style:font-size-asian="11pt" style:font-name-complex="Arial" style:font-size-complex="11pt" style:language-complex="ar" style:country-complex="SA"/>
    </style:style>
    <style:style style:name="P35" style:family="paragraph" style:parent-style-name="Normale_20__28_Web_29_" style:list-style-name="L1" style:master-page-name="">
      <loext:graphic-properties draw:fill="none"/>
      <style:paragraph-properties fo:margin-left="0.499cm" fo:margin-right="0cm" fo:margin-top="0.199cm" fo:margin-bottom="0.199cm" style:contextual-spacing="false" fo:text-align="justify" style:justify-single-word="false" fo:orphans="2" fo:widows="2" fo:hyphenation-ladder-count="no-limit" fo:hyphenation-keep="auto" loext:hyphenation-keep-type="column" fo:text-indent="-0.499cm" style:auto-text-indent="false" style:page-number="auto" fo:background-color="transparent" style:writing-mode="lr-tb">
        <style:tab-stops>
          <style:tab-stop style:position="0.499cm"/>
        </style:tab-stops>
      </style:paragraph-properties>
      <style:text-properties fo:color="#000000" loext:opacity="100%" style:font-name="Arial" fo:font-size="11pt" fo:language="it" fo:country="IT" officeooo:rsid="001d3684" officeooo:paragraph-rsid="001fcfd1" style:font-name-asian="Times New Roman" style:font-size-asian="11pt" style:font-name-complex="Arial"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6" style:family="paragraph" style:parent-style-name="Normale_20__28_Web_29_" style:list-style-name="L1" style:master-page-name="">
      <loext:graphic-properties draw:fill="none"/>
      <style:paragraph-properties fo:margin-left="0.499cm" fo:margin-right="0cm" fo:margin-top="0.199cm" fo:margin-bottom="0.199cm" style:contextual-spacing="false" fo:text-align="justify" style:justify-single-word="false" fo:orphans="2" fo:widows="2" fo:hyphenation-ladder-count="no-limit" fo:hyphenation-keep="auto" loext:hyphenation-keep-type="column" fo:text-indent="-0.499cm" style:auto-text-indent="false" style:page-number="auto" fo:background-color="transparent" style:writing-mode="lr-tb">
        <style:tab-stops>
          <style:tab-stop style:position="0.499cm"/>
        </style:tab-stops>
      </style:paragraph-properties>
      <style:text-properties fo:font-size="11pt" officeooo:paragraph-rsid="001fcfd1"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37" style:family="paragraph" style:parent-style-name="Text_20_body">
      <style:paragraph-properties fo:margin-left="0cm" fo:margin-right="0cm" fo:margin-top="0.199cm" fo:margin-bottom="0.199cm" style:contextual-spacing="false" fo:text-align="center" style:justify-single-word="false" fo:orphans="2" fo:widows="2" fo:text-indent="0cm" style:auto-text-indent="false" style:writing-mode="lr-tb"/>
      <style:text-properties style:font-name="Arial" fo:font-size="11pt" officeooo:paragraph-rsid="0012fbb1" style:font-size-asian="11pt" style:font-size-complex="11pt"/>
    </style:style>
    <style:style style:name="P38" style:family="paragraph" style:parent-style-name="Standard">
      <style:paragraph-properties fo:text-align="justify" style:justify-single-word="false"/>
      <style:text-properties style:font-name="Arial" fo:language="it" fo:country="IT" style:font-name-complex="Arial"/>
    </style:style>
    <style:style style:name="P39" style:family="paragraph" style:parent-style-name="Header">
      <style:paragraph-properties>
        <style:tab-stops>
          <style:tab-stop style:position="9.525cm"/>
        </style:tab-stops>
      </style:paragraph-properties>
      <style:text-properties style:font-name="Arial" fo:language="it" fo:country="IT" style:font-name-complex="Arial"/>
    </style:style>
    <style:style style:name="P40" style:family="paragraph" style:parent-style-name="Header">
      <style:paragraph-properties>
        <style:tab-stops>
          <style:tab-stop style:position="11.973cm" style:type="center"/>
        </style:tab-stops>
      </style:paragraph-properties>
      <style:text-properties style:font-name="Arial" fo:language="it" fo:country="IT" style:font-name-complex="Arial"/>
    </style:style>
    <style:style style:name="P41" style:family="paragraph" style:parent-style-name="Header">
      <style:paragraph-properties>
        <style:tab-stops>
          <style:tab-stop style:position="11.973cm" style:type="center"/>
        </style:tab-stops>
      </style:paragraph-properties>
      <style:text-properties style:font-name="Arial" fo:language="it" fo:country="IT" officeooo:paragraph-rsid="0012fbb1" style:font-name-complex="Arial"/>
    </style:style>
    <style:style style:name="P42" style:family="paragraph" style:parent-style-name="Header">
      <style:paragraph-properties fo:margin-left="0cm" fo:margin-right="0cm" fo:text-indent="0cm" style:auto-text-indent="false">
        <style:tab-stops>
          <style:tab-stop style:position="11.95cm" style:type="center"/>
        </style:tab-stops>
      </style:paragraph-properties>
      <style:text-properties style:font-name="Arial" fo:font-size="10pt" fo:language="it" fo:country="IT" style:font-size-asian="10pt" style:font-name-complex="Arial" style:font-size-complex="10pt"/>
    </style:style>
    <style:style style:name="P43" style:family="paragraph" style:parent-style-name="Standard">
      <style:paragraph-properties fo:break-before="page" fo:padding-left="0cm" fo:padding-right="0cm" fo:padding-top="0cm" fo:padding-bottom="0.035cm" fo:border-left="none" fo:border-right="none" fo:border-top="none" fo:border-bottom="0.99pt solid #000000">
        <style:tab-stops>
          <style:tab-stop style:position="5.08cm"/>
          <style:tab-stop style:position="8.89cm"/>
          <style:tab-stop style:position="13.653cm"/>
        </style:tab-stops>
      </style:paragraph-properties>
      <style:text-properties style:font-name="Arial" fo:language="it" fo:country="IT" style:font-name-complex="Arial"/>
    </style:style>
    <style:style style:name="P44" style:family="paragraph" style:parent-style-name="Standard">
      <style:paragraph-properties fo:padding-left="0cm" fo:padding-right="0cm" fo:padding-top="0cm" fo:padding-bottom="0.035cm" fo:border-left="none" fo:border-right="none" fo:border-top="none" fo:border-bottom="0.99pt solid #000000">
        <style:tab-stops>
          <style:tab-stop style:position="5.08cm"/>
          <style:tab-stop style:position="8.89cm"/>
          <style:tab-stop style:position="13.653cm"/>
        </style:tab-stops>
      </style:paragraph-properties>
      <style:text-properties style:font-name="Arial" fo:language="it" fo:country="IT" style:font-name-complex="Arial"/>
    </style:style>
    <style:style style:name="P45" style:family="paragraph" style:parent-style-name="Standard">
      <style:paragraph-properties fo:margin-left="10.631cm" fo:margin-right="0cm" fo:text-indent="0cm" style:auto-text-indent="false"/>
      <style:text-properties style:font-name="Arial" fo:language="it" fo:country="IT" style:font-name-complex="Arial"/>
    </style:style>
    <style:style style:name="P46" style:family="paragraph" style:parent-style-name="Standard">
      <style:paragraph-properties fo:padding-left="0cm" fo:padding-right="0cm" fo:padding-top="0cm" fo:padding-bottom="0.035cm" fo:border-left="none" fo:border-right="none" fo:border-top="none" fo:border-bottom="0.99pt solid #000000"/>
      <style:text-properties style:font-name="Arial" fo:language="it" fo:country="IT" style:font-name-complex="Arial"/>
    </style:style>
    <style:style style:name="T1" style:family="text">
      <style:text-properties style:font-name="Arial" fo:font-size="16pt" fo:language="it" fo:country="IT" style:font-size-asian="16pt" style:font-name-complex="Arial"/>
    </style:style>
    <style:style style:name="T2" style:family="text">
      <style:text-properties style:font-name="Arial" fo:font-size="16pt" fo:language="it" fo:country="IT" style:font-size-asian="16pt" style:language-asian="it" style:country-asian="IT" style:font-name-complex="Arial"/>
    </style:style>
    <style:style style:name="T3" style:family="text">
      <style:text-properties style:font-name="Arial" fo:language="it" fo:country="IT" style:font-name-complex="Arial"/>
    </style:style>
    <style:style style:name="T4" style:family="text">
      <style:text-properties officeooo:rsid="00166555"/>
    </style:style>
    <style:style style:name="T5" style:family="text">
      <style:text-properties officeooo:rsid="00364578"/>
    </style:style>
    <style:style style:name="T6" style:family="text">
      <style:text-properties officeooo:rsid="002e6f94"/>
    </style:style>
    <style:style style:name="T7" style:family="text">
      <style:text-properties officeooo:rsid="002d5326"/>
    </style:style>
    <style:style style:name="T8" style:family="text">
      <style:text-properties fo:color="#000000" loext:opacity="100%" style:font-name-complex="Arial"/>
    </style:style>
    <style:style style:name="T9" style:family="text">
      <style:text-properties style:font-name-complex="Arial"/>
    </style:style>
    <style:style style:name="T10" style:family="text">
      <style:text-properties officeooo:rsid="0018a40b"/>
    </style:style>
    <style:style style:name="T11" style:family="text">
      <style:text-properties fo:color="#000000" loext:opacity="100%" officeooo:rsid="00262f20" style:font-name-complex="Arial"/>
    </style:style>
    <style:style style:name="T12" style:family="text">
      <style:text-properties fo:color="#000000" loext:opacity="100%" officeooo:rsid="002d5326" style:font-name-complex="Arial"/>
    </style:style>
    <style:style style:name="T13" style:family="text">
      <style:text-properties fo:color="#000000" loext:opacity="100%" officeooo:rsid="002c5c21" style:font-name-complex="Arial"/>
    </style:style>
    <style:style style:name="T14" style:family="text">
      <style:text-properties fo:color="#000000" loext:opacity="100%" officeooo:rsid="0027e655" style:font-name-complex="Arial"/>
    </style:style>
    <style:style style:name="T15" style:family="text">
      <style:text-properties officeooo:rsid="0029b6d6"/>
    </style:style>
    <style:style style:name="T16" style:family="text">
      <style:text-properties officeooo:rsid="0028f2c2"/>
    </style:style>
    <style:style style:name="T17" style:family="text">
      <style:text-properties officeooo:rsid="00316722"/>
    </style:style>
    <style:style style:name="T18" style:family="text">
      <style:text-properties style:use-window-font-color="true" loext:opacity="0%" officeooo:rsid="0028f2c2" style:font-name-asian="Times New Roman" style:language-complex="ar" style:country-complex="SA"/>
    </style:style>
    <style:style style:name="T19" style:family="text">
      <style:text-properties style:use-window-font-color="true" loext:opacity="0%" style:font-name-asian="Times New Roman" style:language-complex="ar" style:country-complex="SA"/>
    </style:style>
    <style:style style:name="T20" style:family="text">
      <style:text-properties style:use-window-font-color="true" loext:opacity="0%" officeooo:rsid="0029b6d6" style:font-name-asian="Times New Roman" style:language-complex="ar" style:country-complex="SA"/>
    </style:style>
    <style:style style:name="T21" style:family="text">
      <style:text-properties style:use-window-font-color="true" loext:opacity="0%" officeooo:rsid="00289c9c" style:font-name-asian="Times New Roman" style:language-complex="ar" style:country-complex="SA"/>
    </style:style>
    <style:style style:name="T22" style:family="text">
      <style:text-properties officeooo:rsid="00298bad"/>
    </style:style>
    <style:style style:name="T23" style:family="text">
      <style:text-properties officeooo:rsid="0029d85a"/>
    </style:style>
    <style:style style:name="T24" style:family="text">
      <style:text-properties officeooo:rsid="002b5240"/>
    </style:style>
    <style:style style:name="T25" style:family="text">
      <style:text-properties officeooo:rsid="002b16a9"/>
    </style:style>
    <style:style style:name="T26" style:family="text">
      <style:text-properties officeooo:rsid="002b5240" style:font-name-complex="Arial"/>
    </style:style>
    <style:style style:name="T27" style:family="text">
      <style:text-properties officeooo:rsid="0031dc45" style:font-name-complex="Arial"/>
    </style:style>
    <style:style style:name="T28" style:family="text">
      <style:text-properties style:font-name="Arial" fo:language="it" fo:country="IT" officeooo:rsid="002408bd" fo:background-color="transparent" loext:char-shading-value="0" style:font-name-complex="Arial"/>
    </style:style>
    <style:style style:name="T29" style:family="text">
      <style:text-properties style:font-name="Arial" fo:language="it" fo:country="IT" officeooo:rsid="002a1fa0" fo:background-color="transparent" loext:char-shading-value="0" style:font-name-complex="Arial"/>
    </style:style>
    <style:style style:name="T30" style:family="text">
      <style:text-properties style:font-name="Arial" fo:language="it" fo:country="IT" fo:background-color="transparent" loext:char-shading-value="0" style:font-name-complex="Arial"/>
    </style:style>
    <style:style style:name="T31" style:family="text">
      <style:text-properties style:font-name="Arial" fo:language="it" fo:country="IT" fo:background-color="#ffffff" loext:char-shading-value="0" style:font-name-complex="Arial"/>
    </style:style>
    <style:style style:name="T32" style:family="text">
      <style:text-properties officeooo:rsid="0027bc34"/>
    </style:style>
    <style:style style:name="T33" style:family="text">
      <style:text-properties fo:color="#000000" loext:opacity="100%" style:font-name="Arial" style:font-name-complex="Arial"/>
    </style:style>
    <style:style style:name="T34" style:family="text">
      <style:text-properties fo:color="#000000" loext:opacity="100%" style:font-name="Arial" officeooo:rsid="002e6f94" style:font-name-complex="Arial"/>
    </style:style>
    <style:style style:name="T35" style:family="text">
      <style:text-properties fo:color="#000000" loext:opacity="100%" style:font-name="Arial" fo:language="it" fo:country="IT" style:font-name-complex="Arial"/>
    </style:style>
    <style:style style:name="T36" style:family="text">
      <style:text-properties fo:color="#000000" loext:opacity="100%" style:font-name="Arial" fo:language="it" fo:country="IT" officeooo:rsid="00338787" style:font-name-complex="Arial"/>
    </style:style>
    <style:style style:name="T37" style:family="text">
      <style:text-properties fo:color="#000000" loext:opacity="100%" style:font-name="Arial" fo:language="it" fo:country="IT" officeooo:rsid="0028f2c2" style:font-name-complex="Arial"/>
    </style:style>
    <style:style style:name="T38" style:family="text">
      <style:text-properties fo:color="#000000" loext:opacity="100%" style:font-name="Arial" fo:language="it" fo:country="IT" officeooo:rsid="002d5326" style:font-name-complex="Arial"/>
    </style:style>
    <style:style style:name="T39" style:family="text">
      <style:text-properties fo:color="#000000" loext:opacity="100%" style:font-name="Arial" fo:language="it" fo:country="IT" officeooo:rsid="0029b6d6" style:font-name-complex="Arial"/>
    </style:style>
    <style:style style:name="T40" style:family="text">
      <style:text-properties fo:color="#000000" loext:opacity="100%" style:font-name="Arial" fo:language="it" fo:country="IT" officeooo:rsid="0029b6d6" fo:background-color="transparent" loext:char-shading-value="0" style:font-name-complex="Arial"/>
    </style:style>
    <style:style style:name="T41" style:family="text">
      <style:text-properties fo:color="#000000" loext:opacity="100%" style:font-name="Arial" fo:language="it" fo:country="IT" officeooo:rsid="00338787" fo:background-color="#ffffff" loext:char-shading-value="0" style:font-name-complex="Arial"/>
    </style:style>
    <style:style style:name="T42" style:family="text">
      <style:text-properties fo:color="#000000" loext:opacity="100%" style:font-name="Arial" fo:language="it" fo:country="IT" officeooo:rsid="00298bad" fo:background-color="transparent" loext:char-shading-value="0" style:font-name-complex="Arial"/>
    </style:style>
    <style:style style:name="T43" style:family="text">
      <style:text-properties fo:color="#000000" loext:opacity="100%" style:font-name="Arial" fo:language="it" fo:country="IT" officeooo:rsid="0029d85a" fo:background-color="transparent" loext:char-shading-value="0" style:font-name-complex="Arial"/>
    </style:style>
    <style:style style:name="T44" style:family="text">
      <style:text-properties fo:color="#000000" loext:opacity="100%" style:font-name="Arial" fo:language="it" fo:country="IT" officeooo:rsid="002b5240" fo:background-color="transparent" loext:char-shading-value="0" style:font-name-complex="Arial"/>
    </style:style>
    <style:style style:name="T45" style:family="text">
      <style:text-properties officeooo:rsid="0025121f"/>
    </style:style>
    <style:style style:name="T46" style:family="text">
      <style:text-properties fo:letter-spacing="normal" fo:font-style="normal" fo:font-weight="normal" style:font-style-asian="normal" style:font-style-complex="normal"/>
    </style:style>
    <style:style style:name="T47" style:family="text">
      <style:text-properties fo:color="#000000" loext:opacity="100%" style:font-name="Arial" fo:language="it" fo:country="IT" style:font-name-asian="Times New Roman" style:font-name-complex="Arial" style:language-complex="ar" style:country-complex="SA"/>
    </style:style>
    <style:style style:name="T48" style:family="text">
      <style:text-properties fo:color="#000000" loext:opacity="100%" style:font-name="Arial" fo:language="it" fo:country="IT" officeooo:rsid="002a1fa0" style:font-name-asian="Times New Roman" style:font-name-complex="Arial" style:language-complex="ar" style:country-complex="SA"/>
    </style:style>
    <style:style style:name="T49" style:family="text">
      <style:text-properties fo:color="#000000" loext:opacity="100%" style:font-name="Arial" fo:language="it" fo:country="IT" officeooo:rsid="0018ef40" style:font-name-asian="Times New Roman" style:font-name-complex="Arial" style:language-complex="ar" style:country-complex="SA"/>
    </style:style>
    <style:style style:name="T50" style:family="text">
      <style:text-properties officeooo:rsid="002347db" fo:background-color="transparent" loext:char-shading-value="0"/>
    </style:style>
    <style:style style:name="T51" style:family="text">
      <style:text-properties officeooo:rsid="00166555" fo:background-color="transparent" loext:char-shading-value="0"/>
    </style:style>
    <style:style style:name="T52" style:family="text">
      <style:text-properties fo:font-style="italic" style:font-style-asian="italic" style:font-style-complex="italic"/>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136cm" fo:text-indent="-0.635cm" fo:margin-left="1.136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771cm" fo:text-indent="-0.635cm" fo:margin-left="1.771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406cm" fo:text-indent="-0.635cm" fo:margin-left="2.406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041cm" fo:text-indent="-0.635cm" fo:margin-left="3.041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676cm" fo:text-indent="-0.635cm" fo:margin-left="3.676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311cm" fo:text-indent="-0.635cm" fo:margin-left="4.311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4.946cm" fo:text-indent="-0.635cm" fo:margin-left="4.946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581cm" fo:text-indent="-0.635cm" fo:margin-left="5.581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216cm" fo:text-indent="-0.635cm" fo:margin-left="6.216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851cm" fo:text-indent="-0.635cm" fo:margin-left="6.851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Intestazione" text:protected="true" text:protection-key="6Pl/upEE0epQR5SObftn+s2fW3M=">
        <text:p text:style-name="P1">REGIONE VENETO</text:p>
        <text:p text:style-name="P2"><text:span text:style-name="T1">AZIENDA UNIT</text:span><text:span text:style-name="T2">À LOCALE SOCIO-SANITARIA n. 1</text:span> </text:p>
        <text:p text:style-name="P3">DOLOMITI</text:p>
        <text:p text:style-name="P4">~~~~~~~~~~~~~~~~</text:p>
        <text:p text:style-name="P5"/>
        <text:p text:style-name="P5"/>
        <text:p text:style-name="P6"><text:span text:style-name="T3">Deliberazione n.<text:tab/> </text:span><text:bookmark text:name="1|wrprop!numeroDocumento"/><text:span text:style-name="T3"><text:tab/> <text:tab/> <text:tab/> <text:tab/> <text:tab/>del<text:tab/> </text:span><text:bookmark text:name="1|wrprop!dataDeliberazioneStringa"/></text:p>
        <text:p text:style-name="P5"/>
        <text:p text:style-name="P7"/>
        <text:p text:style-name="P8">DELIBERAZIONE DEL <text:span text:style-name="T4">COMMISSARIO</text:span></text:p>
        <text:p text:style-name="P7"/>
        <text:p text:style-name="P7"/>
        <text:p text:style-name="P7"/>
        <text:p text:style-name="P7"/>
        <text:h text:style-name="P9" text:outline-level="2">Oggetto:<text:tab/><text:bookmark text:name="|wrprop!oggettoLibero"/></text:h>
      </text:section>
      <text:p text:style-name="P10"/>
      <text:p text:style-name="P11">Il Direttore <text:span text:style-name="T5">UOC </text:span>Direzione Amministrativa Territoriale, dott. Gianluca Romano, <text:span text:style-name="T5">proponente della presente deliberazione e responsabile del procedimento, </text:span><text:span text:style-name="T6">attestata la regolare </text:span><text:span text:style-name="T7">istruttoria </text:span><text:span text:style-name="T6">della pratica anche in relazione alla sua compatibilità con la vigente legislazione nazionale e regionale e con i regolamenti interni in materia, </text:span><text:s/>riferisce quanto segue;</text:p>
      <text:p text:style-name="P12"><text:span text:style-name="T8">Il D.Lgs. 502/1992 prevede che le Regioni programmino l'erogazione, da parte dei soggetti pubbli</text:span><text:span text:style-name="T9">ci e privati accreditati, delle prestazioni sanitarie comprese nei Livelli Essenziali di Assistenza e definiscano regole e criteri relativi al meccanismo di remunerazione tariffaria delle prestazioni stesse;</text:span></text:p>
      <text:p text:style-name="P13">L’art. 17 della L.R. 22/2002 attribuisce alla Giunta Regionale il compito di determinare, sentite le associazioni di categoria maggiormente rappresentative dei soggetti accreditati pubblici o equiparati e privati, i piani annuali preventivi di attività, indicanti la quantità e la tipologia di prestazioni da erogare, nell’ambito del livello di spesa annualmente definito;</text:p>
      <text:p text:style-name="P13">Con deliberazione della Giunta Regionale del Veneto n. 2088 del 7 dicembre 2011 è stato, tra l’altro, previsto che dal 2013 le Aziende ULSS siano assegnatarie di un budget unico, da definirsi con apposito provvedimento giuntale, da utilizzare per la remunerazione delle prestazioni di specialistica ambulatoriale erogate dalle strutture private accreditate;</text:p>
      <text:p text:style-name="P13">Nell’assegnazione dei budget deve essere data applicazione alle disposizioni dettate dalla DGRV n. 1765/2012 e, pertanto, la qualità di soggetto accreditato costituisce condizione necessaria, ma non sufficiente, per la remunerazione delle prestazioni sanitarie erogate, rendendosi allo scopo necessaria la stipula dell’apposito accordo contrattuale;</text:p>
      <text:p text:style-name="P14">Con DGRV n. <text:span text:style-name="T10">101 </text:span>del <text:span text:style-name="T10">7 febbraio 2022</text:span> la Regione del Veneto ha determinato per ciascuna Azienda ULSS i budget del triennio <text:span text:style-name="T10">2022-2024</text:span> per l'assistenza specialistica ambulatoriale, fissando l'importo <text:span text:style-name="T10">annuo </text:span>relativo a Salus srl di Belluno in € 1.428.000,00 <text:span text:style-name="T10">per la Macro Area di Diagnostica per Immagini e in € 40.000,00 per la Macro Area di Medicina Fisica e Riabilitativa</text:span>;</text:p>
      <text:p text:style-name="P15"><text:span text:style-name="T8">La società </text:span><text:span text:style-name="T11">Data Medica </text:span><text:span text:style-name="T12">Padova </text:span><text:span text:style-name="T11">Spa, </text:span><text:span text:style-name="T12">sede di Belluno,</text:span><text:span text:style-name="T8"> è soggetto in possesso dell'accreditamento istituzionale nella branca specialistica di diagnostica per immagini – </text:span><text:soft-page-break/><text:span text:style-name="T8">radiologia diagnostica </text:span><text:span text:style-name="T13">e nella branca di medicina fisica e riabilitazione </text:span><text:span text:style-name="T8">ai sensi della </text:span><text:span text:style-name="T11">DGRV n. </text:span><text:span text:style-name="T14">548 del 09/05/2023</text:span><text:span text:style-name="T8">;</text:span></text:p>
      <text:p text:style-name="P16">Nella seduta del 10/01/2024 la CRITE ha espresso parere favorevole alla variazione della denominazione dalla società Data Medica Padova spa in Synlab Data Medica srl in continuità dei budget assegnati;</text:p>
      <text:p text:style-name="P17">Con DDG n. <text:span text:style-name="T15">455</text:span> del <text:span text:style-name="T15">26/04/2024 </text:span>è stato assegnato mediante stipula dell’accordo contrattuale a <text:span text:style-name="T15">Synlab Data Medica srl</text:span>, il budget a valere per l’anno 202<text:span text:style-name="T15">4</text:span> per i cittadini residenti in Veneto in € <text:span text:style-name="T16">1.428,000,00 per la Macro area di Diagnostica per Immagini e in € 40.000,00 per la Macro Area di Medicina Fisica e Riabilitativa</text:span> e <text:span text:style-name="T17">un budget aggiuntivo </text:span><text:span text:style-name="T15">relativo ai Piani Operativi Aziendali </text:span><text:span text:style-name="T17">per il recupero delle liste di attesa </text:span><text:span text:style-name="T15">per il primo semestre 2024 </text:span><text:span text:style-name="T17">di € </text:span><text:span text:style-name="T15">382.500,00</text:span><text:span text:style-name="T17"> per la branca di radiologia diagnostica e di € </text:span><text:span text:style-name="T15">2.500</text:span><text:span text:style-name="T17">,00 </text:span>per <text:span text:style-name="T17">la branca di medicina fisica e riabilitazione</text:span>;</text:p>
      <text:p text:style-name="P18"><text:span text:style-name="T18">C</text:span><text:span text:style-name="T19">on not</text:span><text:span text:style-name="T20">a</text:span><text:span text:style-name="T19"> prot. </text:span><text:span text:style-name="T20">358259</text:span><text:span text:style-name="T19"> del </text:span><text:span text:style-name="T20">17/07/2024 </text:span><text:span text:style-name="T19">il Direttore Generale Area Sanità e Sociale della Regione Veneto </text:span><text:span text:style-name="T20">ha comunicato lo stanziamento per le Aziende Ulss dei Piani Operativi Aziendali finalizzati alla riduzione delle criticità delle liste d’attesa per il periodo luglio – settembre 2024, destinando all’Ulss 1 Dolomiti l’importo di € 480.413,70;</text:span></text:p>
      <text:p text:style-name="P19"><text:span text:style-name="T19">Con note prot. 507863 del 03/10/2024 e prot. 537319 del 17/10/2024</text:span><text:span text:style-name="T21"> il Direttore Generale Area Sanità e Sociale della Regione Veneto </text:span><text:span text:style-name="T19">ha comunicato ulteriori stanziamenti per i POA a valere sul 4° trimestre 2024 rispettivamente per l’Ulss 1 Dolomiti di € 111.401,71 ed € 120.000,00; </text:span></text:p>
      <text:p text:style-name="P20">Ritenuto, secondo quanto deciso di assegnare, <text:span text:style-name="T22">a </text:span><text:span text:style-name="T15">Synlab Data Medica srl</text:span><text:span text:style-name="T22"> l’importo di budget aggiuntivo </text:span><text:span text:style-name="T15">finalizzato alla riduzione delle liste di attesa per il 3° trimestre 2024 </text:span><text:span text:style-name="T22">di € </text:span><text:span text:style-name="T15">193.250,00</text:span><text:span text:style-name="T22"> </text:span><text:span text:style-name="T23">(al lordo ticket) </text:span><text:span text:style-name="T15">e per il 4° trimestre 2024 di € 219.000,00 </text:span><text:span text:style-name="T23">(al lordo ticket) </text:span><text:span text:style-name="T22">per l’acquisto di </text:span><text:span text:style-name="T24">risonanze magnetiche, ecografie, prime visite fisiatriche </text:span><text:span text:style-name="T15">e terapie conseguenti, </text:span><text:span text:style-name="T25">mediante integrazione</text:span><text:span text:style-name="T23"> </text:span><text:span text:style-name="T25">del</text:span><text:span text:style-name="T23">l’allegato 1 dell’accordo contrattuale approvato con DDG n. 455/2024</text:span><text:span text:style-name="T24">;</text:span></text:p>
      <text:p text:style-name="P21"><text:span text:style-name="T26">Precisato che l’acquisto di prestazioni </text:span><text:span text:style-name="T27">aggiuntive </text:span><text:span text:style-name="T26">di specialistica ambulatoriale avviene alla tariffa del Nomenclatore Regionale, non essendo la scontistica del 13% espressamente prevista dall</text:span><text:span text:style-name="T27">e note regionali;</text:span></text:p>
      <text:p text:style-name="P22"><text:span text:style-name="T28">Dato atto che all’</text:span><text:span text:style-name="T29">assegnazione del budget di</text:span><text:span text:style-name="T30"> proced</text:span><text:span text:style-name="T31">erà </text:span><text:span text:style-name="T3">mediante stipula dell’accordo contrattuale previsto dall’art. 8 quinques del D.Lgs. n. 502/92 con applicazione delle tariffe del Nomenclatore Tariffario Regionale vigenti alla data di erogazione della prestazione</text:span><text:span text:style-name="T30">;</text:span></text:p>
      <text:p text:style-name="P23">Precisato che <text:span text:style-name="T32">nell’</text:span>accordo contrattuale, <text:span text:style-name="T32">depositato agli atti della Direzione Amministrativa Territoriale,</text:span> è dettagliato il piano annuale di attività, con evidenza della quantità, della tipologia e delle condizioni delle prestazioni da erogare entro il livello di spesa complessivamente definito;</text:p>
      <text:p text:style-name="P23">Ai sensi dell’art. 6 dell’accordo contrattuale, le parti assumono l’impegno di adeguare il contenuto dell’accordo stesso in attuazione di sopravvenute disposizioni nazionali o regionali;</text:p>
      <text:p text:style-name="P24">Tutto ciò premesso, si propone l’adozione del conseguente provvedimento.</text:p>
      <text:p text:style-name="P13"/>
      <text:p text:style-name="P25">IL <text:span text:style-name="T4">COMMISSARIO</text:span></text:p>
      <text:p text:style-name="P26"/>
      <text:p text:style-name="P27"><text:soft-page-break/>Preso atto dell'<text:span text:style-name="T6">attestazione del Direttore della </text:span>U.O.C <text:span text:style-name="T33">Direzione Amministrativa Territoriale, </text:span><text:span text:style-name="T34">dott. Gianluca Romano, dell’avvenuta regolare istruttoria del provvedimento anche in ordine alla compatibilità con la vigente legislazione nazionale e regionale e con i regolamenti interni</text:span><text:span text:style-name="T33">;</text:span></text:p>
      <text:p text:style-name="P28">Acquisito il parere favorevole del Direttore Amministrativo, del Direttore Sanitario e del Direttore dei Servizi Socio - Sanitari, ciascuno per la materia di rispettiva competenza;</text:p>
      <text:p text:style-name="P29">Con i poteri conferitigli <text:span text:style-name="T4">con D.P.G.R.V. n. </text:span><text:span text:style-name="T6">43</text:span><text:span text:style-name="T4"> del </text:span><text:span text:style-name="T6">17</text:span><text:span text:style-name="T4">.0</text:span><text:span text:style-name="T6">5</text:span><text:span text:style-name="T4">.2024</text:span>;</text:p>
      <text:p text:style-name="P25">DELIBERA</text:p>
      <text:list xml:id="list527002228" text:style-name="L1">
        <text:list-item>
          <text:p text:style-name="P30"><text:span text:style-name="T35">Di assegnare, per le ragioni in premessa espresse, a </text:span><text:span text:style-name="T36">Synlab </text:span><text:span text:style-name="T37">Data Medica</text:span><text:span text:style-name="T38"> </text:span><text:span text:style-name="T36">srl</text:span><text:span text:style-name="T35"> </text:span><text:span text:style-name="T39">un budget aggiuntivo finalizzato alla riduzione delle liste di attesa </text:span><text:span text:style-name="T40">per il 3° trimestre 2024 </text:span><text:span text:style-name="T41">di </text:span><text:span text:style-name="T42">€ </text:span><text:span text:style-name="T40">193.250,00</text:span><text:span text:style-name="T42"> </text:span><text:span text:style-name="T43">(al lordo ticket) </text:span><text:span text:style-name="T40">e per il 4° trimestre 2024 di € 219.000,00 </text:span><text:span text:style-name="T43">(al lordo ticket) </text:span><text:span text:style-name="T42">per l’acquisto di </text:span><text:span text:style-name="T44">risonanze magnetiche, ecografie, prime visite fisiatriche </text:span><text:span text:style-name="T40">e terapie conseguenti</text:span><text:span text:style-name="T44">;</text:span></text:p>
        </text:list-item>
        <text:list-item>
          <text:p text:style-name="P31">Di precisare che:</text:p>
        </text:list-item>
      </text:list>
      <text:list text:style-name="L2">
        <text:list-item>
          <text:p text:style-name="P32">l’assegnazione del budget avviene mediante sottoscrizione dell’accordo contrattuale, <text:span text:style-name="T45">depositato agli atti della Direzione Amministrativa Territoriale</text:span>, nel quale è dettagliato il piano annuale di attività, con evidenza della quantità, della tipologia e delle condizioni delle prestazioni da erogare entro il livello di spesa complessivamente definito;</text:p>
        </text:list-item>
        <text:list-item>
          <text:p text:style-name="P33">alle prestazioni erogate si applicano le tariffe del Nomenclatore Tariffario Regionale vigenti alla data di erogazione della prestazione;</text:p>
        </text:list-item>
        <text:list-item>
          <text:p text:style-name="P33">ai sensi dell’art. 6 dell’accordo contrattuale, le parti assumono l’impegno di adeguare il contenuto dell’accordo stesso in attuazione di sopravvenute disposizioni nazionali o regionali;</text:p>
        </text:list-item>
      </text:list>
      <text:list text:continue-list="list527002228" text:style-name="L1">
        <text:list-item>
          <text:p text:style-name="P34">Di delegare il Direttore della Direzione Amministrativa Territoriale dott. Gianluca Romano alla sottoscrizione dell’accordo contrattuale <text:span text:style-name="T46">e degli eventuali atti conseguenti e necessari alla regolare applicazione della normativa in materia di trattamento dei dati personali come da Regolamento UE 2016/679</text:span>;</text:p>
        </text:list-item>
        <text:list-item>
          <text:p text:style-name="P35">Di demandare l’attuazione del presente provvedimento alla Direzione Amministrativa Territoriale;</text:p>
        </text:list-item>
        <text:list-item>
          <text:p text:style-name="P36"><text:span text:style-name="T47">Di dare atto, altresì, che l’onere derivante dall’attuazione della presente delib</text:span><text:span text:style-name="T48">e</text:span><text:span text:style-name="T47">razione </text:span><text:span text:style-name="T49">(al lordo del ticket) </text:span><text:span text:style-name="T47">trova copertura nel Bilancio Preventivo anno 2024 assegnato alla Direzione Amministrativa Territoriale per € 412.250,00 sul budget 60200, conto BA0620, commessa 602 come di seguito indicato:</text:span></text:p>
        </text:list-item>
      </text:list>
      <text:p text:style-name="P37"/>
      <text:section text:style-name="Sect1" text:name="Dati Bilancio" text:protected="true" text:protection-key="6Pl/upEE0epQR5SObftn+s2fW3M=">
        <text:p text:style-name="P38"><text:bookmark text:name="datiBilancio"/></text:p>
      </text:section>
      <text:p text:style-name="P39"><text:tab/> </text:p>
      <text:section text:style-name="Sect1" text:name="FirmaDirettore" text:protected="true" text:protection-key="6Pl/upEE0epQR5SObftn+s2fW3M=">
        <text:p text:style-name="P40"><text:tab/>IL <text:span text:style-name="T4">COMMISSARIO</text:span></text:p>
        <text:p text:style-name="P41"><text:tab/><text:span text:style-name="T50">dott. </text:span><text:span text:style-name="T51">Giuseppe Dal Ben</text:span></text:p>
        <text:p text:style-name="P42"><text:span text:style-name="T52"><text:tab/>(Documento Firmato Digitalmente)</text:span> </text:p>
      </text:section>
      <text:p text:style-name="P5"/>
      <text:p text:style-name="P43"/>
      <text:p text:style-name="P44"/>
      <text:section text:style-name="Sect1" text:name="CertificatoDiPubblicazione">
        <text:p text:style-name="P8"/>
        <text:h text:style-name="Heading_20_1" text:outline-level="1">CERTIFICATO DI PUBBLICAZIONE</text:h>
        <text:p text:style-name="P7"/>
        <text:p text:style-name="Standard"><text:span text:style-name="T3">La presente deliberazione è stata pubblicata in copia all’Albo di questa U.L.S.S. n. 1 per 15 giorni consecutivi dal </text:span><text:bookmark text:name="|wrprop!dataPubblicazioneStringa"/><text:span text:style-name="T3">.</text:span> </text:p>
        <text:p text:style-name="P7"/>
        <text:p text:style-name="P7"/>
        <text:p text:style-name="P7"><text:tab/> <text:tab/> <text:tab/> <text:tab/> <text:tab/> <text:tab/> <text:tab/> <text:tab/> <text:tab/>IL SEGRETARIO</text:p>
        <text:p text:style-name="P45"><text:s/></text:p>
        <text:p text:style-name="P46"/>
        <text:p text:style-name="P7"/>
        <text:p text:style-name="P7">Copia composta di n.<text:tab/>fogli, conforme all’originale depositata agli atti di questo Ufficio.</text:p>
        <text:p text:style-name="P5"/>
        <text:p text:style-name="P7">Belluno, lì</text:p>
        <text:p text:style-name="P7"><text:tab/> <text:tab/> <text:tab/> <text:tab/> <text:tab/> <text:tab/> <text:tab/> <text:tab/> <text:tab/>IL SEGRETARIO</text:p>
        <text:p text:style-name="P46"/>
        <text:p text:style-name="P7"/>
        <text:p text:style-name="P7">Trasmessa per l’esecuzione a: <text:bookmark text:name="|wrprop!proponente&amp;wrprop!repr"/></text:p>
        <text:p text:style-name="P7"/>
      </text:section>
      <text:p text:style-name="P7">Trasmessa per le competenze relative a:</text:p>
      <text:p text:style-name="P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1" svg:font-family="Arial" style:font-adornments="Normale" style:font-family-generic="swiss" style:font-pitch="variable"/>
    <style:font-face style:name="Courier New" svg:font-family="'Courier New'"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it" fo:country="IT" style:font-name-asian="SimSun" style:font-size-asian="12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7cm" style:writing-mode="lr-tb"/>
      <style:text-properties style:use-window-font-color="true" loext:opacity="0%" style:font-name="Times New Roman" fo:font-size="12pt" fo:language="it" fo:country="IT"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Arial1" fo:font-family="Arial" style:font-style-name="Normale" style:font-family-generic="swiss" style:font-pitch="variable" fo:font-size="12pt" fo:language="en" fo:country="US"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Heading_20_1" style:display-name="Heading 1" style:family="paragraph" style:parent-style-name="Heading_20_3" style:default-outline-level="1" style:class="text">
      <style:text-properties fo:font-size="16pt" style:font-size-asian="16pt" style:font-size-complex="16pt"/>
    </style:style>
    <style:style style:name="Heading_20_2" style:display-name="Heading 2" style:family="paragraph" style:parent-style-name="Standard" style:next-style-name="Standard" style:default-outline-level="2" style:class="text">
      <style:paragraph-properties fo:margin-left="1cm" fo:margin-right="0cm" fo:margin-top="0cm" fo:margin-bottom="0cm" style:contextual-spacing="false" fo:text-indent="-1cm" style:auto-text-indent="false" fo:keep-with-next="always"/>
      <style:text-properties style:font-name="Arial" fo:font-family="Arial" style:font-family-generic="swiss" style:font-pitch="variable" fo:language="it" fo:country="IT" fo:font-weight="bold" style:font-weight-asian="bold" style:font-name-complex="Arial" style:font-family-complex="Arial" style:font-family-generic-complex="swiss" style:font-pitch-complex="variable"/>
    </style:style>
    <style:style style:name="Heading_20_3" style:display-name="Heading 3" style:family="paragraph" style:parent-style-name="Standard" style:default-outline-level="" style:list-style-name="" style:class="text">
      <style:paragraph-properties fo:padding-left="0cm" fo:padding-right="0cm" fo:padding-top="0cm" fo:padding-bottom="0.035cm" fo:border-left="none" fo:border-right="none" fo:border-top="none" fo:border-bottom="0.51pt solid #000000"/>
      <style:text-properties style:font-name="Verdana" fo:font-family="Verdana" style:font-family-generic="swiss" style:font-pitch="variable" fo:font-size="10pt" fo:language="it" fo:country="IT" style:font-size-asian="10pt" style:font-name-complex="Verdana" style:font-family-complex="Verdana" style:font-family-generic-complex="swiss" style:font-pitch-complex="variable" style:font-size-complex="10pt"/>
    </style:style>
    <style:style style:name="Heading_20_4" style:display-name="Heading 4" style:family="paragraph" style:parent-style-name="Standard" style:next-style-name="Standard" style:default-outline-level="4" style:class="text">
      <style:paragraph-properties fo:keep-with-next="always"/>
      <style:text-properties style:font-name="Courier New" fo:font-family="'Courier New'" style:font-family-generic="modern" fo:font-size="8pt" fo:language="it" fo:country="IT" fo:font-weight="bold" style:font-size-asian="8pt" style:font-weight-asian="bold" style:font-name-complex="Courier New" style:font-family-complex="'Courier New'" style:font-family-generic-complex="modern" style:font-weight-complex="bold"/>
    </style:style>
    <style:style style:name="Codice" style:family="paragraph" style:parent-style-name="Standard">
      <loext:graphic-properties draw:fill="solid" draw:fill-color="#e6e6e6" draw:opacity="100%"/>
      <style:paragraph-properties fo:background-color="#e6e6e6">
        <style:tab-stops>
          <style:tab-stop style:position="0.381cm"/>
          <style:tab-stop style:position="0.762cm"/>
          <style:tab-stop style:position="1.143cm"/>
          <style:tab-stop style:position="1.524cm"/>
          <style:tab-stop style:position="1.905cm"/>
          <style:tab-stop style:position="2.286cm"/>
          <style:tab-stop style:position="2.921cm"/>
        </style:tab-stops>
      </style:paragraph-properties>
      <style:text-properties style:font-name="Courier New" fo:font-family="'Courier New'" style:font-family-generic="modern" fo:font-size="8pt" style:font-size-asian="8pt" style:font-name-complex="Courier New" style:font-family-complex="'Courier New'" style:font-family-generic-complex="modern" style:font-size-complex="8pt"/>
    </style:style>
    <style:style style:name="Text" style:family="paragraph" style:parent-style-name="Standard" style:class="extra">
      <style:text-properties style:font-name="Verdana" fo:font-family="Verdana" style:font-family-generic="swiss" style:font-pitch="variable" fo:font-size="9pt" fo:language="it" fo:country="IT" style:font-size-asian="9pt" style:font-name-complex="Verdana" style:font-family-complex="Verdana" style:font-family-generic-complex="swiss" style:font-pitch-complex="variable" style:font-size-complex="9pt"/>
    </style:style>
    <style:style style:name="Titoletto_20_Esempio" style:display-name="Titoletto Esempio" style:family="paragraph" style:parent-style-name="Standard">
      <style:text-properties style:font-name="Verdana" fo:font-family="Verdana" style:font-family-generic="swiss" style:font-pitch="variable" fo:font-size="9pt" fo:language="it" fo:country="IT" fo:font-style="italic" fo:font-weight="bold" style:font-size-asian="9pt" style:font-style-asian="italic" style:font-weight-asian="bold" style:font-name-complex="Verdana" style:font-family-complex="Verdana" style:font-family-generic-complex="swiss" style:font-pitch-complex="variable" style:font-size-complex="9pt" style:font-style-complex="italic" style:font-weight-complex="bold"/>
    </style:style>
    <style:style style:name="Mappa_20_documento" style:display-name="Mappa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e_20__28_Web_29_" style:display-name="Normale (Web)" style:family="paragraph" style:parent-style-name="Standard">
      <style:paragraph-properties fo:margin-top="0.176cm" fo:margin-bottom="0.176cm" style:contextual-spacing="false" fo:hyphenation-ladder-count="no-limit" fo:hyphenation-keep="auto" loext:hyphenation-keep-type="column"/>
      <style:text-properties fo:font-size="12pt" style:font-size-asian="12pt" style:font-size-complex="12pt" fo:hyphenate="true" fo:hyphenation-remain-char-count="2" fo:hyphenation-push-char-count="2" loext:hyphenation-no-caps="false" loext:hyphenation-no-last-word="false" loext:hyphenation-word-char-count="no-limit" loext:hyphenation-zone="no-limit"/>
    </style:style>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Car._20_predefinito_20_paragrafo" style:display-name="Car. predefinito paragrafo"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cfe7f5"/>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cfe7f5"/>
    </style:style>
    <style:style style:name="OLE" style:family="graphic">
      <style:graphic-properties text:anchor-type="paragraph" svg:x="0cm" svg:y="0cm" style:wrap="none" style:vertical-pos="top" style:vertical-rel="paragraph" style:horizontal-pos="center" style:horizontal-rel="paragraph" fo:background-color="transparent" draw:fill="none" draw:fill-color="#cfe7f5"/>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number text:level="1" loext:num-list-format="%1%." style:num-suffix="." style:num-format="1">
        <style:list-level-properties text:space-before="0.635cm" text:min-label-width="0.635cm"/>
      </text:list-level-style-number>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text-align="start" style:justify-single-word="false"/>
      <style:text-properties style:font-name="Arial" fo:font-size="12pt" fo:language="it" fo:country="IT" style:font-size-asian="10.5pt" style:language-asian="it" style:country-asian="IT" style:font-name-complex="Arial" style:font-size-complex="12pt"/>
    </style:style>
    <style:style style:name="MP2" style:family="paragraph" style:parent-style-name="Footer">
      <style:paragraph-properties>
        <style:tab-stops>
          <style:tab-stop style:position="15.558cm" style:type="center"/>
          <style:tab-stop style:position="19.368cm" style:type="right"/>
        </style:tab-stops>
      </style:paragraph-properties>
      <style:text-properties style:font-name="Courier New" fo:font-size="10pt" fo:language="it" fo:country="IT" style:font-size-asian="10pt" style:font-name-complex="Courier New"/>
    </style:style>
    <style:style style:name="MP3" style:family="paragraph" style:parent-style-name="Footer">
      <style:paragraph-properties>
        <style:tab-stops>
          <style:tab-stop style:position="15.558cm" style:type="center"/>
          <style:tab-stop style:position="19.368cm" style:type="right"/>
        </style:tab-stops>
      </style:paragraph-properties>
    </style:style>
    <style:style style:name="MT1" style:family="text">
      <style:text-properties style:font-name="Courier New" fo:font-size="10pt" fo:language="it" fo:country="IT" style:font-size-asian="10pt" style:font-name-complex="Courier New"/>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page-layout style:name="Mpm1">
      <style:page-layout-properties fo:page-width="21.001cm" fo:page-height="29.7cm" style:num-format="1" style:print-orientation="portrait" fo:margin-top="1.27cm" fo:margin-bottom="1.6cm" fo:margin-left="3.101cm" fo:margin-right="1.801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371cm" fo:margin-left="0cm" fo:margin-right="0cm" fo:margin-bottom="1.27cm" style:dynamic-spacing="true"/>
      </style:header-style>
      <style:footer-style>
        <style:header-footer-properties fo:min-height="1.201cm" fo:margin-left="0cm" fo:margin-right="0cm" fo:margin-top="1.101cm" style:dynamic-spacing="true"/>
      </style:footer-style>
    </style:page-layout>
    <style:page-layout style:name="Mpm2">
      <style:page-layout-properties fo:page-width="21.59cm" fo:page-height="27.94cm" style:num-format="1" style:print-orientation="portrait" fo:margin-top="5.3cm" fo:margin-bottom="2.54cm" fo:margin-left="3.101cm" fo:margin-right="1.801cm" style:writing-mode="lr-tb" style:layout-grid-color="#c0c0c0" style:layout-grid-lines="31"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59cm" fo:page-height="27.94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2"><draw:frame draw:style-name="Mfr1" draw:name="Immagine1" text:anchor-type="char" svg:x="0.169cm" svg:y="0.019cm" svg:width="0.621cm" svg:height="0.512cm" draw:z-index="3"><draw:image xlink:href="Pictures/100000000000002A000000205F3DB3E5.png" xlink:type="simple" xlink:show="embed" xlink:actuate="onLoad" draw:mime-type="image/png"/></draw:frame></text:p>
        <text:p text:style-name="MP3"><text:span text:style-name="MT1">Atto n. </text:span><text:bookmark text:name="2|wrprop!numeroDocumento"/><text:span text:style-name="MT1"><text:s/>del </text:span><text:bookmark text:name="2|wrprop!dataDeliberazioneStringa"/><text:span text:style-name="MT1"><text:tab/>Pag. </text:span><text:span text:style-name="MT1"><text:page-number text:select-page="current">4</text:page-number></text:span><text:span text:style-name="MT1"><text:s/>di </text:span><text:span text:style-name="MT1"><text:page-count style:num-format="1">4</text:page-count></text:span></text:p>
      </style:footer>
    </style:master-page>
    <style:master-page style:name="First_20_Page" style:display-name="First Page" style:page-layout-name="Mpm2" draw:style-name="Mdp1" style:next-style-name="Standard">
      <style:header>
        <text:p text:style-name="Header"/>
      </style:header>
      <style:footer>
        <text:p text:style-name="Footer"/>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Riunione N</dc:title>
    <meta:initial-creator>Luca Tormen</meta:initial-creator>
    <meta:creation-date>2005-03-16T10:04:00</meta:creation-date>
    <dc:date>2024-10-28T15:22:28.269000000</dc:date>
    <meta:print-date>2024-10-28T14:07:32.272000000</meta:print-date>
    <meta:editing-cycles>94</meta:editing-cycles>
    <meta:editing-duration>PT18H1M5S</meta:editing-duration>
    <meta:generator>LibreOffice/24.8.2.1$Windows_X86_64 LibreOffice_project/0f794b6e29741098670a3b95d60478a65d05ef13</meta:generator>
    <meta:document-statistic meta:table-count="0" meta:image-count="1" meta:object-count="0" meta:page-count="4" meta:paragraph-count="51" meta:word-count="1156" meta:character-count="8221" meta:non-whitespace-character-count="7059"/>
    <meta:user-defined meta:name="Convocato.Cognome">Cognome Convocato</meta:user-defined>
    <meta:user-defined meta:name="Convocato.Nome">Nome Convocato</meta:user-defined>
    <meta:user-defined meta:name="Convocato.Presenza">Stato Presenza</meta:user-defined>
    <meta:user-defined meta:name="Delibera.DL_AnnoDelibera">Anno Delibera</meta:user-defined>
    <meta:user-defined meta:name="Delibera.DL_AnnoProposta" meta:value-type="string">Anno Proposta</meta:user-defined>
    <meta:user-defined meta:name="Delibera.DL_ControlloEsterno" meta:value-type="string">Controllo Esterno</meta:user-defined>
    <meta:user-defined meta:name="Delibera.DL_DataEsecutiva" meta:value-type="string">Data Esecutività</meta:user-defined>
    <meta:user-defined meta:name="Delibera.DL_DataPresentazione" meta:value-type="string">Data Presentazione</meta:user-defined>
    <meta:user-defined meta:name="Delibera.DL_DataPubblicazione" meta:value-type="string">Data Pubblicazione</meta:user-defined>
    <meta:user-defined meta:name="Delibera.DL_DataRiunione" meta:value-type="string">Data Riunione</meta:user-defined>
    <meta:user-defined meta:name="Delibera.DL_Esito" meta:value-type="string">Esito Delibera</meta:user-defined>
    <meta:user-defined meta:name="Delibera.DL_NumeroDelibera" meta:value-type="string">Numero Delibera</meta:user-defined>
    <meta:user-defined meta:name="Delibera.DL_NumeroProposta" meta:value-type="string">Numero Proposta</meta:user-defined>
    <meta:user-defined meta:name="Delibera.DL_OggettoCodificato" meta:value-type="string">Oggetto Codificato Delibera</meta:user-defined>
    <meta:user-defined meta:name="Delibera.DL_OggettoLibero" meta:value-type="string">Oggetto Delibera</meta:user-defined>
    <meta:user-defined meta:name="Delibera.DL_OggettoLibero.1" meta:value-type="string">Oggetto Delibera1</meta:user-defined>
    <meta:user-defined meta:name="Delibera.DL_OggettoLibero.2" meta:value-type="string">Ogg2</meta:user-defined>
    <meta:user-defined meta:name="Delibera.DL_OggettoLibero.3" meta:value-type="string">Ogg3</meta:user-defined>
    <meta:user-defined meta:name="Delibera.DL_OggettoLibero.4" meta:value-type="string">Ogg4</meta:user-defined>
    <meta:user-defined meta:name="Delibera.DL_OggettoLibero.5" meta:value-type="string">Ogg5</meta:user-defined>
    <meta:user-defined meta:name="Delibera.DL_OggettoLibero.6" meta:value-type="string">Ogg6</meta:user-defined>
    <meta:user-defined meta:name="Delibera.DL_Proponente" meta:value-type="string">Proponente</meta:user-defined>
    <meta:user-defined meta:name="Delibera.DL_PropostaDelibera" meta:value-type="string">Proposta o Delibera</meta:user-defined>
    <meta:user-defined meta:name="Delibera.DL_VociBilancio" meta:value-type="string">Presenza Voci Bilancio</meta:user-defined>
    <meta:user-defined meta:name="Fornitori.Fornitore" meta:value-type="string">Fornitore</meta:user-defined>
    <meta:user-defined meta:name="Fornitori.PIvaCFiscale" meta:value-type="string">CFiscale</meta:user-defined>
    <meta:user-defined meta:name="Fornitori.Ruolo" meta:value-type="string">Ruolo</meta:user-defined>
    <meta:user-defined meta:name="Riunione.RN_Anno" meta:value-type="string">Anno Riunione</meta:user-defined>
    <meta:user-defined meta:name="Riunione.RN_Data" meta:value-type="string">Data Riunione</meta:user-defined>
    <meta:user-defined meta:name="Riunione.RN_Numero" meta:value-type="string">Numero Riunione</meta:user-defined>
    <meta:user-defined meta:name="Riunione.RN_OraChiusura" meta:value-type="string">Ora Chiusura Riunione</meta:user-defined>
    <meta:user-defined meta:name="Riunione.RN_OraConvocazione" meta:value-type="string">Ora Convocazione Riunione</meta:user-defined>
    <meta:user-defined meta:name="Riunione.RN_Stato" meta:value-type="string">Stato Riunione</meta:user-defined>
    <meta:user-defined meta:name="Riunione.RN_Tipo" meta:value-type="string">Tipo Riunione</meta:user-defined>
    <meta:user-defined meta:name="Trasparenza.Beneficiario" meta:value-type="string">Beneficiario</meta:user-defined>
    <meta:user-defined meta:name="Trasparenza.Importo" meta:value-type="string">Importo</meta:user-defined>
    <meta:user-defined meta:name="Trasparenza.ImportoIva" meta:value-type="string">ImportoIva</meta:user-defined>
    <meta:user-defined meta:name="Trasparenza.Lotti" meta:value-type="string">Lotti</meta:user-defined>
  </office:meta>
</office:document-meta>
</file>